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D0000009AA9C546C2.png" manifest:media-type="image/png"/>
  <manifest:file-entry manifest:full-path="Pictures/10000000000006C7000009C42B74D109.jpg" manifest:media-type="image/jpeg"/>
  <manifest:file-entry manifest:full-path="Pictures/10000000000006C7000009C433BDE41B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6.318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3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6.498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><draw:frame draw:style-name="fr2" draw:name="image48.jpg" text:anchor-type="char" svg:x="0.279cm" svg:y="3.321cm" svg:width="21.001cm" svg:height="26.252cm" draw:z-index="1"><draw:image xlink:href="Pictures/10000000000006C7000009C42B74D109.jpg" xlink:type="simple" xlink:show="embed" xlink:actuate="onLoad" draw:mime-type="image/jpe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><draw:frame draw:style-name="fr3" draw:name="image47.jpg" text:anchor-type="char" svg:x="0.25cm" svg:y="3.029cm" svg:width="21.001cm" svg:height="26.672cm" draw:z-index="0"><draw:image xlink:href="Pictures/10000000000006C7000009C433BDE41B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image6.png" text:anchor-type="char" svg:x="2.044cm" svg:y="-1.309cm" svg:width="13.174cm" svg:height="1.958cm" draw:z-index="2"><draw:image xlink:href="Pictures/100000010000040D0000009AA9C546C2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9-15T17:51:05.473000000</meta:creation-date>
    <dc:date>2025-09-15T17:54:12.708000000</dc:date>
    <meta:editing-duration>PT3M7S</meta:editing-duration>
    <meta:editing-cycles>1</meta:editing-cycles>
    <meta:document-statistic meta:table-count="0" meta:image-count="3" meta:object-count="0" meta:page-count="2" meta:paragraph-count="0" meta:word-count="0" meta:character-count="0" meta:non-whitespace-character-count="0"/>
    <meta:generator>LibreOffice/24.2.5.2$Windows_X86_64 LibreOffice_project/bffef4ea93e59bebbeaf7f431bb02b1a39ee8a59</meta:generator>
  </office:meta>
</office:document-meta>
</file>